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n Nautahof 50 1106Z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dakvlak en plaatsen van een dakkapel op het achterdakvlak</text:p>
            <text:p text:style-name="common-al">Zaakadres: Jan Nautahof 50 1106ZD Amsterdam</text:p>
            <text:p text:style-name="common-al">Datum ontvangst: 11-03-2024</text:p>
            <text:p text:style-name="common-al">Zaaknummer: Z2024-004943</text:p>
            <text:p text:style-name="common-al">DSO-nummer: 20240311005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469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469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469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4-004943</meta:user-defined>
    <meta:user-defined meta:name="DCTERMS.abstract">plaatsen van een dakkapel op het voordakvlak en plaatsen van een dakkapel op het achterdakvl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n Nautahof 50 1106ZD Amsterdam</meta:user-defined>
    <meta:user-defined meta:name="DCTERMS.W3CDTF/DCTERMS.available">2024-04-11</meta:user-defined>
    <meta:user-defined meta:name="DCTERMS.W3CDTF/OVERHEIDop.jaargang">2024</meta:user-defined>
    <meta:user-defined meta:name="OVERHEIDop.publicationIssue">160469</meta:user-defined>
    <meta:user-defined meta:name="OVERHEIDop.GmbID/DC.identifier">gmb-2024-160469</meta:user-defined>
    <meta:user-defined meta:name="OVERHEIDop.versieInformatie"/>
  </office:meta>
</office:document-meta>
</file>