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carport en een schuur, Herman Heijermansstraat 7, 3451AK Vleuten,  GU-Z2024-00025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rman Heijermansstraat 7, 3451AK Vleuten</text:p>
            <text:p text:style-name="common-al">GU-Z2024-0002538</text:p>
            <text:p text:style-name="common-al">Toelichting: het bouwen van een carport en een schuur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9911</text:span><text:line-break/><text:date style:data-style-name="dag" text:fixed="true" text:date-value="2024-04-11"/><text:line-break/><text:date style:data-style-name="jaar" text:fixed="true" text:date-value="2024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911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911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2538</meta:user-defined>
    <meta:user-defined meta:name="DCTERMS.abstract">Verlenging beslistermijn omgevingsvergunning, het bouwen van een carport en een schuur, Herman Heijermansstraat 7, 3451AK Vleuten,  GU-Z2024-0002538</meta:user-defined>
    <dc:language>nl</dc:language>
    <meta:user-defined meta:name="OVERHEIDop.locatietype/OVERHEIDop.gebiedsmarkering">Vlak</meta:user-defined>
    <meta:user-defined meta:name="DC.title">Verlenging beslistermijn omgevingsvergunning, het bouwen van een carport en een schuur, Herman Heijermansstraat 7, 3451AK Vleuten,  GU-Z2024-0002538</meta:user-defined>
    <meta:user-defined meta:name="DCTERMS.W3CDTF/DCTERMS.available">2024-04-11</meta:user-defined>
    <meta:user-defined meta:name="DCTERMS.W3CDTF/OVERHEIDop.jaargang">2024</meta:user-defined>
    <meta:user-defined meta:name="OVERHEIDop.publicationIssue">159911</meta:user-defined>
    <meta:user-defined meta:name="OVERHEIDop.GmbID/DC.identifier">gmb-2024-159911</meta:user-defined>
    <meta:user-defined meta:name="OVERHEIDop.versieInformatie"/>
  </office:meta>
</office:document-meta>
</file>