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lenging omgevingsvergunning bouw tijdelijk circulair paviljoen met zes 'tiny offices' (kweektuin Singelpark), Stationsplei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4/3630518</text:p>
            <text:p text:style-name="common-al">
            <text:span text:style-name="nadrukvet">Ingekomen:</text:span> 22-01-2024</text:p>
            <text:p text:style-name="common-al">
            <text:span text:style-name="nadrukvet">Datum besluit:</text:span> 09-04-2024</text:p>
            <text:p text:style-name="common-al">
            <text:span text:style-name="nadrukvet">Locatie:</text:span> Stationsplein Leiden</text:p>
            <text:p text:style-name="common-al">
            <text:span text:style-name="nadrukvet">Projectomschrijving:</text:span> verlenging omgevingsvergunning bouw tijdelijk circulair paviljoen met zes 'tiny offices' (kweektuin Singelpar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4/363051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159891</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9891</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9891</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4/3630518</meta:user-defined>
    <meta:user-defined meta:name="DCTERMS.abstract">verlenging omgevingsvergunning bouw tijdelijk circulair paviljoen met zes 'tiny offices' (kweektuin Singelpark)</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verlenging omgevingsvergunning bouw tijdelijk circulair paviljoen met zes 'tiny offices' (kweektuin Singelpark), Stationsplein Leiden</meta:user-defined>
    <meta:user-defined meta:name="DCTERMS.W3CDTF/DCTERMS.available">2024-04-18</meta:user-defined>
    <meta:user-defined meta:name="DCTERMS.W3CDTF/OVERHEIDop.jaargang">2024</meta:user-defined>
    <meta:user-defined meta:name="OVERHEIDop.externeBijlage">LEIDEN_202401_GFO_ZAKEN_806482_Samenvatting|exb-2024-14835</meta:user-defined>
    <meta:user-defined meta:name="OVERHEIDop.publicationIssue">159891</meta:user-defined>
    <meta:user-defined meta:name="OVERHEIDop.GmbID/DC.identifier">gmb-2024-159891</meta:user-defined>
    <meta:user-defined meta:name="OVERHEIDop.versieInformatie"/>
  </office:meta>
</office:document-meta>
</file>