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BOUW VAN EEN BASISSCHOOL, ZEGGE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bouwen van een basisschool, Zegge 2 Heerenveen (26-03-2024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777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777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777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BOUW VAN EEN BASISSCHOOL, ZEGGE 2 HEERENVEEN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9777</meta:user-defined>
    <meta:user-defined meta:name="OVERHEIDop.GmbID/DC.identifier">gmb-2024-159777</meta:user-defined>
    <meta:user-defined meta:name="OVERHEIDop.versieInformatie"/>
  </office:meta>
</office:document-meta>
</file>