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voor het aanleggen tijdelijke toegangsweg voor bouwen mast aan Wildinghe te Wo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 Fryslân maken bekend dat de volgende aanvraag voor een omgevingsvergunning vergunningsvrij is:</text:p>
            <text:p text:style-name="common-al">
            
          </text:p>
            <text:p text:style-name="common-al">Wildinghe te Wons CLZ-00004692 het aanleggen tijdelijke toegangsweg voor bouwen mast (datum verzending brief / besluit: 9 april 2024)</text:p>
            <text:p text:style-name="common-al">
            
          </text:p>
            <text:p text:style-name="common-al">De aanvraag is beoordeeld aan de geldende wet- en regelgeving en daaruit is gebleken dat het bouwplan voldoet aan de eisen voor het vergunningsvrij bouwen op grond van de Omgevingswet, gelezen in samenhang met het Besluit bouwwerken leefomgeving vergunningsvrij. </text:p>
            <text:p text:style-name="common-al">
            
          </text:p>
            <text:p text:style-name="last-al">Tegen deze mededeling kan geen bezwaar of beroep worden in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59694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694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694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4692</meta:user-defined>
    <meta:user-defined meta:name="DCTERMS.abstract">Vergunningsvrije aanvraag omgevingsvergunning voor het aanleggen tijdelijke toegangsweg voor bouwen mast aan Wildinghe te Wons</meta:user-defined>
    <dc:language>nl</dc:language>
    <meta:user-defined meta:name="OVERHEIDop.locatietype/OVERHEIDop.gebiedsmarkering">Vlak</meta:user-defined>
    <meta:user-defined meta:name="DC.title">Vergunningsvrije aanvraag omgevingsvergunning voor het aanleggen tijdelijke toegangsweg voor bouwen mast aan Wildinghe te Wons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9694</meta:user-defined>
    <meta:user-defined meta:name="OVERHEIDop.GmbID/DC.identifier">gmb-2024-159694</meta:user-defined>
    <meta:user-defined meta:name="OVERHEIDop.versieInformatie"/>
  </office:meta>
</office:document-meta>
</file>