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graven in de bodem met een kwaliteit boven de interventiewaarde bodemkwaliteit aan Aasterbergerweg ongenummerd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BA / Aasterbergerweg ong. 6101 AC te Echt / Echt-Susteren / ingekomen 4 april 2024 / het graven in de bodem met een kwaliteit boven de interventiewaarde bodemkwalitei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59126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126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126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9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Melding voor het graven in de bodem met een kwaliteit boven de interventiewaarde bodemkwaliteit aan Aasterbergerweg ongenummerd te Echt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9126</meta:user-defined>
    <meta:user-defined meta:name="OVERHEIDop.GmbID/DC.identifier">gmb-2024-159126</meta:user-defined>
    <meta:user-defined meta:name="OVERHEIDop.versieInformatie"/>
  </office:meta>
</office:document-meta>
</file>