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pril 2024 is een melding ontvangen waarvoor geen vergunningsplicht geldt voor de locatie Tuin 73, 5103CD Dongen. De melding is geregistreerd onder zaaknummer Z2024-00000467. De melding betreft:</text:p>
            <text:p text:style-name="common-al">- Plaatsen van een container van 6 tot 14 me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8810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810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810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67</meta:user-defined>
    <meta:user-defined meta:name="DCTERMS.abstract">Tuin 73, 5103CD Dongen</meta:user-defined>
    <dc:language>nl</dc:language>
    <meta:user-defined meta:name="OVERHEIDop.locatietype/OVERHEIDop.gebiedsmarkering">Punt</meta:user-defined>
    <meta:user-defined meta:name="DC.title">Ontvangst melding, : 9 april 2024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8810</meta:user-defined>
    <meta:user-defined meta:name="OVERHEIDop.GmbID/DC.identifier">gmb-2024-158810</meta:user-defined>
    <meta:user-defined meta:name="OVERHEIDop.versieInformatie"/>
  </office:meta>
</office:document-meta>
</file>