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Dolomieten 53, 3524VE Utrecht, GU-Z2024-00023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lomieten 53, 3524VE Utrecht</text:p>
            <text:p text:style-name="common-al">GU-Z2024-0002333</text:p>
            <text:p text:style-name="common-al">Toelichting: het bouwen van een dakkapel aan de voorkant van de woning</text:p>
            <text:p text:style-name="common-al">Datum besluit: 26 maart 2024</text:p>
            <text:p text:style-name="common-al">Startdatum bezwaartermijn: 10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677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677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677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2333</meta:user-defined>
    <meta:user-defined meta:name="DCTERMS.abstract">Verleende Omgevingsvergunning, het bouwen van een dakkapel aan de voorkant van de woning, Dolomieten 53, 3524VE Utrecht, GU-Z2024-0002333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Dolomieten 53, 3524VE Utrecht, GU-Z2024-0002333</meta:user-defined>
    <meta:user-defined meta:name="OVERHEIDop.datumEindeReactietermijn">2024-05-10</meta:user-defined>
    <meta:user-defined meta:name="OVERHEIDop.terinzageleggingBG">https://jeleefomgeving.nl/inzien/002220647/a04b8b25-edc5-11ee-a332-0050560122a3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8677</meta:user-defined>
    <meta:user-defined meta:name="OVERHEIDop.GmbID/DC.identifier">gmb-2024-158677</meta:user-defined>
    <meta:user-defined meta:name="OVERHEIDop.versieInformatie"/>
  </office:meta>
</office:document-meta>
</file>