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opbouw (derde bouwlaag), Jan Pieterszoon Coenstraat 115, 3531ER Utrecht, GU-Z2024-000078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Jan Pieterszoon Coenstraat 115, 3531ER Utrecht</text:p>
            <text:p text:style-name="common-al">GU-Z2024-0000785</text:p>
            <text:p text:style-name="common-al">Toelichting: het bouwen van een dakopbouw (derde bouwlaag)</text:p>
            <text:p text:style-name="common-al">Datum besluit: 26 maart 2024</text:p>
            <text:p text:style-name="common-al">Startdatum bezwaartermijn: 7 mei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58018</text:span><text:line-break/><text:date style:data-style-name="dag" text:fixed="true" text:date-value="2024-04-10"/><text:line-break/><text:date style:data-style-name="jaar" text:fixed="true" text:date-value="2024-04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8018</text:span><text:date style:data-style-name="nicedate" text:fixed="true" text:date-value="2024-04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8018</text:span><text:date style:data-style-name="nicedate" text:fixed="true" text:date-value="2024-04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45/xml/MC-DRP-OmgevingsvergunningAfhandelingplan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00785</meta:user-defined>
    <meta:user-defined meta:name="DCTERMS.abstract">Verleende Omgevingsvergunning, het bouwen van een dakopbouw (derde bouwlaag), Jan Pieterszoon Coenstraat 115, 3531ER Utrecht, GU-Z2024-0000785</meta:user-defined>
    <dc:language>nl</dc:language>
    <meta:user-defined meta:name="DC.title">Verleende Omgevingsvergunning, het bouwen van een dakopbouw (derde bouwlaag), Jan Pieterszoon Coenstraat 115, 3531ER Utrecht, GU-Z2024-0000785</meta:user-defined>
    <meta:user-defined meta:name="OVERHEIDop.datumEindeReactietermijn">2024-05-07</meta:user-defined>
    <meta:user-defined meta:name="OVERHEIDop.terinzageleggingBG">https://jeleefomgeving.nl/inzien/002220647/9943e911-eb86-11ee-a336-00505601200c</meta:user-defined>
    <meta:user-defined meta:name="OVERHEIDop.locatietype/OVERHEIDop.gebiedsmarkering">GeometrieRef</meta:user-defined>
    <meta:user-defined meta:name="DCTERMS.W3CDTF/DCTERMS.available">2024-04-10</meta:user-defined>
    <meta:user-defined meta:name="DCTERMS.W3CDTF/OVERHEIDop.jaargang">2024</meta:user-defined>
    <meta:user-defined meta:name="OVERHEIDop.externeBijlage">Afwijkvergunning|exb-2024-14633</meta:user-defined>
    <meta:user-defined meta:name="OVERHEIDop.publicationIssue">158018</meta:user-defined>
    <meta:user-defined meta:name="OVERHEIDop.GmbID/DC.identifier">gmb-2024-158018</meta:user-defined>
    <meta:user-defined meta:name="OVERHEIDop.versieInformatie"/>
  </office:meta>
</office:document-meta>
</file>