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CULTURELE BIJEENKOMST, sportweg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Culturele bijeenkomst Oudeschoot op 16 t/m 21 mei 2024 op de locatie p6 aan de Sportweg te Heerenveen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0 april 2024 tot en met 24 april 2024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4.427537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995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9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9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8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4.427537</meta:user-defined>
    <meta:user-defined meta:name="DCTERMS.abstract">Vereniging Culturele bijeenkomst Oudeschoot op p6 te Heerenveen</meta:user-defined>
    <dc:language>nl</dc:language>
    <meta:user-defined meta:name="OVERHEIDop.locatietype/OVERHEIDop.gebiedsmarkering">Vlak</meta:user-defined>
    <meta:user-defined meta:name="DC.title">AANVRAAG EVENEMENTENVERGUNNING CULTURELE BIJEENKOMST, sportweg, heerenveen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7995</meta:user-defined>
    <meta:user-defined meta:name="OVERHEIDop.GmbID/DC.identifier">gmb-2024-157995</meta:user-defined>
    <meta:user-defined meta:name="OVERHEIDop.versieInformatie"/>
  </office:meta>
</office:document-meta>
</file>