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eechsdyk 8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oarre,  Keechsdyk 8, het organiseren van de Campina Open Boerderijdagen op 10 mei 2024 van 10.00 tot 16.00 uur. (aanvraag is ontvangen op 20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7962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6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96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58</meta:user-defined>
    <dc:language>nl</dc:language>
    <meta:user-defined meta:name="OVERHEIDop.locatietype/OVERHEIDop.gebiedsmarkering">Adres</meta:user-defined>
    <meta:user-defined meta:name="DC.title">Aanvraag evenementenvergunning Keechsdyk 8 te Moarre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7962</meta:user-defined>
    <meta:user-defined meta:name="OVERHEIDop.GmbID/DC.identifier">gmb-2024-157962</meta:user-defined>
    <meta:user-defined meta:name="OVERHEIDop.versieInformatie"/>
  </office:meta>
</office:document-meta>
</file>