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Reitdiep 27, 1509 XZ Zaandam - het bouwen van een aan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0139 - het bouwen van een aanbouw op de locatie Reitdiep 27, 1509 XZ Zaandam</text:p>
            <text:p text:style-name="common-al">Aanvraag ontvangen: 26-03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57848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84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784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7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0139</meta:user-defined>
    <dc:language>nl</dc:language>
    <meta:user-defined meta:name="OVERHEIDop.locatietype/OVERHEIDop.gebiedsmarkering">Punt</meta:user-defined>
    <meta:user-defined meta:name="DC.title">Aanvraag omgevingsvergunning - Reitdiep 27, 1509 XZ Zaandam - het bouwen van een aanbouw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7848</meta:user-defined>
    <meta:user-defined meta:name="OVERHEIDop.GmbID/DC.identifier">gmb-2024-157848</meta:user-defined>
    <meta:user-defined meta:name="OVERHEIDop.versieInformatie"/>
  </office:meta>
</office:document-meta>
</file>