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wijzigen gebruik logeerkamer naar bed &amp; breakfast, Waterwereld 90A 5658R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4-000114</text:p>
            <text:p text:style-name="common-al">Omschrijving: wijzigen gebruik logeerkamer naar bed &amp; breakfast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terwereld 90A 5658RM Eindhoven</text:p>
              </text:list-item>
            </text:list>
            <text:p text:style-name="common-al">Soort aanvraag: Binnenplanse omgevingsplanactiviteit</text:p>
            <text:p text:style-name="common-al">Besluit: Verleend</text:p>
            <text:p text:style-name="common-al">Besluitdatum: 08-04-2024</text:p>
            <text:p text:style-name="common-al">De beslissing ligt vanaf 10-04-2024 tot het einde van de bezwaar(beroep)termijn ter inzage op het Inwonersplein (Stadhuis), Stadhuisplein 1, Eindhoven.</text:p>
            <text:p text:style-name="common-al">Eveneens ligt de <text:a xlink:href="https://publicaties.eindhoven.nl/zoeken?zoekwoord=EHV-ZP2024-000114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57296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296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296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4-000114</meta:user-defined>
    <meta:user-defined meta:name="DCTERMS.abstract">wijzigen gebruik logeerkamer naar bed &amp; breakfas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: wijzigen gebruik logeerkamer naar bed &amp; breakfast, Waterwereld 90A 5658RM Eindhoven</meta:user-defined>
    <meta:user-defined meta:name="DCTERMS.W3CDTF/DCTERMS.available">2024-04-10</meta:user-defined>
    <meta:user-defined meta:name="DCTERMS.W3CDTF/OVERHEIDop.jaargang">2024</meta:user-defined>
    <meta:user-defined meta:name="OVERHEIDop.publicationIssue">157296</meta:user-defined>
    <meta:user-defined meta:name="OVERHEIDop.GmbID/DC.identifier">gmb-2024-157296</meta:user-defined>
    <meta:user-defined meta:name="OVERHEIDop.versieInformatie"/>
  </office:meta>
</office:document-meta>
</file>