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Hogendijk 76, 1506 AJ Zaandam - het bouwen van een pergol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4030039 - het bouwen van een pergola op de locatie Hogendijk 76, 1506 AJ Zaandam</text:p>
            <text:p text:style-name="common-al">Aanvraag ontvangen: 25-03-2024</text:p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55522</text:span><text:line-break/><text:date style:data-style-name="dag" text:fixed="true" text:date-value="2024-04-09"/><text:line-break/><text:date style:data-style-name="jaar" text:fixed="true" text:date-value="2024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5522</text:span><text:date style:data-style-name="nicedate" text:fixed="true" text:date-value="2024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5522</text:span><text:date style:data-style-name="nicedate" text:fixed="true" text:date-value="2024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7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30039</meta:user-defined>
    <dc:language>nl</dc:language>
    <meta:user-defined meta:name="OVERHEIDop.locatietype/OVERHEIDop.gebiedsmarkering">Punt</meta:user-defined>
    <meta:user-defined meta:name="DC.title">Aanvraag omgevingsvergunning - Hogendijk 76, 1506 AJ Zaandam - het bouwen van een pergola</meta:user-defined>
    <meta:user-defined meta:name="DCTERMS.W3CDTF/DCTERMS.available">2024-04-09</meta:user-defined>
    <meta:user-defined meta:name="DCTERMS.W3CDTF/OVERHEIDop.jaargang">2024</meta:user-defined>
    <meta:user-defined meta:name="OVERHEIDop.publicationIssue">155522</meta:user-defined>
    <meta:user-defined meta:name="OVERHEIDop.GmbID/DC.identifier">gmb-2024-155522</meta:user-defined>
    <meta:user-defined meta:name="OVERHEIDop.versieInformatie"/>
  </office:meta>
</office:document-meta>
</file>