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bouw van een schoolgebouw en het aanleggen van een uitweg aan Jeugdlaan 4 te Bees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bouw van een schoolgebouw en het aanleggen van een uitweg (Bouwen, Uitweg, Werk uitvoeren), Jeugdlaan 4 (BEE03 E 3964), in Beesd (27-03-2024) (bezwaar mogelijk), ODR2315164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55507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507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507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9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5164</meta:user-defined>
    <dc:language>nl</dc:language>
    <meta:user-defined meta:name="OVERHEIDop.locatietype/OVERHEIDop.gebiedsmarkering">Adres</meta:user-defined>
    <meta:user-defined meta:name="DC.title">Toestemming voor de bouw van een schoolgebouw en het aanleggen van een uitweg aan Jeugdlaan 4 te Beesd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5507</meta:user-defined>
    <meta:user-defined meta:name="OVERHEIDop.GmbID/DC.identifier">gmb-2024-155507</meta:user-defined>
    <meta:user-defined meta:name="OVERHEIDop.versieInformatie"/>
  </office:meta>
</office:document-meta>
</file>