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 15 april 2024</text:p>
      <text:section text:name="regeling_id1-3-2" text:style-name="regeling">
        <text:section text:name="aanhef_id1-3-2-1" text:style-name="aanhef">
          <text:section text:name="preambule_id1-3-2-1-1" text:style-name="preambule">
            <text:p text:style-name="al"/>
            <text:p text:style-name="al">Om 20.00 uur is er een hoorzitting over het besluit op de aanvraag om de jaarlijkse subsidie 2024 voor Mind Up, onderdeel van GGZ Friesland.</text:p>
            <text:p text:style-name="al"/>
            <text:p text:style-name="al">Om 20.30 uur is er een hoorzitting over het verlenen van een omgevingsvergunning voor het veranderen van een schoolgebouw in een bedrijfsruimte en 23 woningen (tijdelijk 10 jaar) op het adres Jousterweg 28 en 28-1 tot en met 28-13 te Heerenveen</text:p>
            <text:p text:style-name="al"/>
            <text:p text:style-name="al"/>
            <text:p text:style-name="al">U kunt als toehoorder hierbij aanwezig zijn door u te melden via bezwaar@heerenveen.nl. Het plaatsvinden van de hoorzitting op deze datum en tijd is onder voorbehoud.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4665</text:span><text:line-break/><text:date style:data-style-name="dag" text:fixed="true" text:date-value="2024-04-09"/><text:line-break/><text:date style:data-style-name="jaar" text:fixed="true" text:date-value="2024-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4665</text:span><text:date style:data-style-name="nicedate" text:fixed="true" text:date-value="2024-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4665</text:span><text:date style:data-style-name="nicedate" text:fixed="true" text:date-value="2024-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7/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commissie bezwaarschriften gemeente Heerenveen 15 april 2024</meta:user-defined>
    <dc:language>nl</dc:language>
    <meta:user-defined meta:name="OVERHEIDop.locatietype/OVERHEIDop.gebiedsmarkering">Gemeente</meta:user-defined>
    <meta:user-defined meta:name="DC.title">Openbare hoorzitting commissie bezwaarschriften gemeente Heerenveen 15 april 2024</meta:user-defined>
    <meta:user-defined meta:name="DCTERMS.W3CDTF/DCTERMS.available">2024-04-09</meta:user-defined>
    <meta:user-defined meta:name="DCTERMS.W3CDTF/OVERHEIDop.jaargang">2024</meta:user-defined>
    <meta:user-defined meta:name="OVERHEIDop.publicationIssue">154665</meta:user-defined>
    <meta:user-defined meta:name="OVERHEIDop.GmbID/DC.identifier">gmb-2024-154665</meta:user-defined>
    <meta:user-defined meta:name="OVERHEIDop.versieInformatie"/>
  </office:meta>
</office:document-meta>
</file>