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04-04 het bouwen van een woonhuis, Dr. Zamenhoflaan, tussen nr. 212 en nr. 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NOORD</text:p>
            <text:p text:style-name="last-al">
            <text:span text:style-name="nadrukvet">Dr. Zamenhoflaan, tussen nr. 212 en nr. 215</text:span>
            <text:span text:style-name="nadrukvet">,</text:span> (0153Z2024010400014): het bouwen van een woonhuis (verleend d.d. 4 april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53442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344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3442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1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4010400014</meta:user-defined>
    <dc:language>nl</dc:language>
    <meta:user-defined meta:name="OVERHEIDop.locatietype/OVERHEIDop.gebiedsmarkering">Vlak</meta:user-defined>
    <meta:user-defined meta:name="DC.title">Afhandeling beschikking 04-04 het bouwen van een woonhuis, Dr. Zamenhoflaan, tussen nr. 212 en nr. 215</meta:user-defined>
    <meta:user-defined meta:name="DCTERMS.W3CDTF/DCTERMS.available">2024-04-17</meta:user-defined>
    <meta:user-defined meta:name="DCTERMS.W3CDTF/OVERHEIDop.jaargang">2024</meta:user-defined>
    <meta:user-defined meta:name="OVERHEIDop.publicationIssue">153442</meta:user-defined>
    <meta:user-defined meta:name="OVERHEIDop.GmbID/DC.identifier">gmb-2024-153442</meta:user-defined>
    <meta:user-defined meta:name="OVERHEIDop.versieInformatie"/>
  </office:meta>
</office:document-meta>
</file>