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gewijzigd bouwen van een dakkapel, Rosweydelaan 100, 3454BR De Meern, GU-Z2024-0004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sweydelaan 100, 3454BR De Meern</text:p>
            <text:p text:style-name="common-al">GU-Z2024-0004599</text:p>
            <text:p text:style-name="common-al">Toelichting: het gewijzigd bouwen van een dakkapel</text:p>
            <text:p text:style-name="common-al">Datum besluit: 26 maart 2024</text:p>
            <text:p text:style-name="common-al">Startdatum bezwaartermijn: 16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2994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994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994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599</meta:user-defined>
    <meta:user-defined meta:name="DCTERMS.abstract">Verleende Omgevingsvergunning, het gewijzigd bouwen van een dakkapel, Rosweydelaan 100, 3454BR De Meern, GU-Z2024-0004599</meta:user-defined>
    <dc:language>nl</dc:language>
    <meta:user-defined meta:name="OVERHEIDop.locatietype/OVERHEIDop.gebiedsmarkering">Vlak</meta:user-defined>
    <meta:user-defined meta:name="DC.title">Verleende Omgevingsvergunning, het gewijzigd bouwen van een dakkapel, Rosweydelaan 100, 3454BR De Meern, GU-Z2024-0004599</meta:user-defined>
    <meta:user-defined meta:name="OVERHEIDop.datumEindeReactietermijn">2024-05-16</meta:user-defined>
    <meta:user-defined meta:name="OVERHEIDop.terinzageleggingBG">https://jeleefomgeving.nl/inzien/002220647/17ef65e5-f27f-11ee-a332-0050560122a3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2994</meta:user-defined>
    <meta:user-defined meta:name="OVERHEIDop.GmbID/DC.identifier">gmb-2024-152994</meta:user-defined>
    <meta:user-defined meta:name="OVERHEIDop.versieInformatie"/>
  </office:meta>
</office:document-meta>
</file>