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, het bouwen van een dakkapel op het voordakvlak, Mies Bouhuysstraat 27, 3544HA Utrecht, GU-Z2024-000106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Mies Bouhuysstraat 27, 3544HA Utrecht</text:p>
            <text:p text:style-name="common-al">GU-Z2024-0001061</text:p>
            <text:p text:style-name="common-al">Toelichting: het bouwen van een dakkapel op het voordakvlak</text:p>
            <text:p text:style-name="common-al">Datum besluit: 25 maart 2024</text:p>
            <text:p text:style-name="common-al">Startdatum bezwaartermijn: 16 mei 2024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52911</text:span><text:line-break/><text:date style:data-style-name="dag" text:fixed="true" text:date-value="2024-04-08"/><text:line-break/><text:date style:data-style-name="jaar" text:fixed="true" text:date-value="2024-04-0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52911</text:span><text:date style:data-style-name="nicedate" text:fixed="true" text:date-value="2024-04-0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52911</text:span><text:date style:data-style-name="nicedate" text:fixed="true" text:date-value="2024-04-0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6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4-0001061</meta:user-defined>
    <meta:user-defined meta:name="DCTERMS.abstract">Verleende Omgevingsvergunning, het bouwen van een dakkapel op het voordakvlak, Mies Bouhuysstraat 27, 3544HA Utrecht, GU-Z2024-0001061</meta:user-defined>
    <dc:language>nl</dc:language>
    <meta:user-defined meta:name="OVERHEIDop.locatietype/OVERHEIDop.gebiedsmarkering">Vlak</meta:user-defined>
    <meta:user-defined meta:name="DC.title">Verleende Omgevingsvergunning, het bouwen van een dakkapel op het voordakvlak, Mies Bouhuysstraat 27, 3544HA Utrecht, GU-Z2024-0001061</meta:user-defined>
    <meta:user-defined meta:name="OVERHEIDop.datumEindeReactietermijn">2024-05-16</meta:user-defined>
    <meta:user-defined meta:name="OVERHEIDop.terinzageleggingBG">https://jeleefomgeving.nl/inzien/002220647/a377f7bd-f27c-11ee-a332-0050560122a3</meta:user-defined>
    <meta:user-defined meta:name="DCTERMS.W3CDTF/DCTERMS.available">2024-04-08</meta:user-defined>
    <meta:user-defined meta:name="DCTERMS.W3CDTF/OVERHEIDop.jaargang">2024</meta:user-defined>
    <meta:user-defined meta:name="OVERHEIDop.publicationIssue">152911</meta:user-defined>
    <meta:user-defined meta:name="OVERHEIDop.GmbID/DC.identifier">gmb-2024-152911</meta:user-defined>
    <meta:user-defined meta:name="OVERHEIDop.versieInformatie"/>
  </office:meta>
</office:document-meta>
</file>