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Poelhúzen 2 Feinsum, (11061054) bouwen van een paardenopfokst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4 januari 2024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5250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5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5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Poelhúzen 2 Feinsum, (11061054) bouwen van een paardenopfokstal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5250</meta:user-defined>
    <meta:user-defined meta:name="OVERHEIDop.GmbID/DC.identifier">gmb-2024-15250</meta:user-defined>
    <meta:user-defined meta:name="OVERHEIDop.versieInformatie"/>
  </office:meta>
</office:document-meta>
</file>