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ingslangpad 1 1098S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zes bomen op het terrein van wooncomplex Stek Oost</text:p>
            <text:p text:style-name="common-al">Besluit: verleend</text:p>
            <text:p text:style-name="common-al">Besluit verzonden op: 04-04-2024</text:p>
            <text:p text:style-name="common-al">Zaakadres: Ringslangpad 1 1098SJ Amsterdam</text:p>
            <text:p text:style-name="common-al">Zaaknummer: Z2024-003486</text:p>
            <text:p text:style-name="common-al">DSO-nummer: 202402220094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stadsloket.oost.vergunningen.dvl@amsterdam.nl?Subject=Dossiernummer Z2024-003486" xlink:type="simple">stadsloket.oost.vergunningen.dvl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4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2295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295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295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4-003486</meta:user-defined>
    <meta:user-defined meta:name="DCTERMS.abstract">kappen van zes bomen op het terrein van wooncomplex Stek Oos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Ringslangpad 1 1098SJ Amsterdam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2295</meta:user-defined>
    <meta:user-defined meta:name="OVERHEIDop.GmbID/DC.identifier">gmb-2024-152295</meta:user-defined>
    <meta:user-defined meta:name="OVERHEIDop.versieInformatie"/>
  </office:meta>
</office:document-meta>
</file>