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weigerde Omgevingsvergunning, het bouwen van een dakopbouw op een woning, Bremstraat 54, 3551TE Utrecht, GU-Z2024-00049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remstraat 54, 3551TE Utrecht</text:p>
            <text:p text:style-name="common-al">GU-Z2024-0004926</text:p>
            <text:p text:style-name="common-al">Toelichting: het bouwen van een dakopbouw op een woning</text:p>
            <text:p text:style-name="common-al">Datum besluit: 28 maart 2024</text:p>
            <text:p text:style-name="common-al">Startdatum bezwaartermijn: 16 mei 2024</text:p>
            <text:p text:style-name="common-al">Besluit: Geweiger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52169</text:span><text:line-break/><text:date style:data-style-name="dag" text:fixed="true" text:date-value="2024-04-08"/><text:line-break/><text:date style:data-style-name="jaar" text:fixed="true" text:date-value="2024-04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2169</text:span><text:date style:data-style-name="nicedate" text:fixed="true" text:date-value="2024-04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2169</text:span><text:date style:data-style-name="nicedate" text:fixed="true" text:date-value="2024-04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6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GU-Z2024-0004926</meta:user-defined>
    <meta:user-defined meta:name="DCTERMS.abstract">Geweigerde Omgevingsvergunning, het bouwen van een dakopbouw op een woning, Bremstraat 54, 3551TE Utrecht, GU-Z2024-0004926</meta:user-defined>
    <dc:language>nl</dc:language>
    <meta:user-defined meta:name="OVERHEIDop.locatietype/OVERHEIDop.gebiedsmarkering">Punt</meta:user-defined>
    <meta:user-defined meta:name="DC.title">Geweigerde Omgevingsvergunning, het bouwen van een dakopbouw op een woning, Bremstraat 54, 3551TE Utrecht, GU-Z2024-0004926</meta:user-defined>
    <meta:user-defined meta:name="OVERHEIDop.datumEindeReactietermijn">2024-05-16</meta:user-defined>
    <meta:user-defined meta:name="OVERHEIDop.TilID/OVERHEIDop.terinzageleggingOP">til-2024-10037</meta:user-defined>
    <meta:user-defined meta:name="DCTERMS.W3CDTF/DCTERMS.available">2024-04-08</meta:user-defined>
    <meta:user-defined meta:name="DCTERMS.W3CDTF/OVERHEIDop.jaargang">2024</meta:user-defined>
    <meta:user-defined meta:name="OVERHEIDop.publicationIssue">152169</meta:user-defined>
    <meta:user-defined meta:name="OVERHEIDop.GmbID/DC.identifier">gmb-2024-152169</meta:user-defined>
    <meta:user-defined meta:name="OVERHEIDop.versieInformatie"/>
  </office:meta>
</office:document-meta>
</file>