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bouwen 47 woningen, plaatsen erfafscheidingen en aanleggen uitritten, Boldenbergpad 44 t/m 68, Engelradinkstraat 29 t/m 79, Gommersbachpad 58 t/m 74 (aangevraagd als Plan De Tippe X1) Zwolle [zaaknummer 0193ESUITE250052202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wolle maken het volgende bekend:</text:p>
            <text:p text:style-name="common-al">Verleende omgevingsvergunning met reguliere procedure</text:p>
            <text:p text:style-name="common-al">
            <text:span text:style-name="nadrukvet">Kenmerk:</text:span> 0193ESUITE2500522023</text:p>
            <text:p text:style-name="common-al">
            <text:span text:style-name="nadrukvet">Verzenddatum besluit:</text:span> 02-04-2024</text:p>
            <text:p text:style-name="common-al">
            <text:span text:style-name="nadrukvet">Locatie:</text:span> Boldenbergpad 44 t/m 68, Engelradinkstraat 29 t/m 79, Gommersbachpad 58 t/m 74 Zwolle (aangevraagd als Plan De Tippe X1, kadastraal bekend gemeente Zwolle, Sectie S, nummer 9523)</text:p>
            <text:p text:style-name="common-al">
            <text:span text:style-name="nadrukvet">Projectomschrijving:</text:span> het bouwen van 47 woningen, plaatsen van erfafscheidingen en aanleggen van uitritten</text:p>
            <text:p text:style-name="common-al">Dit besluit ligt ter inzage bij de afdeling Fysieke Leefomgeving, Lübeckplein 2, na telefonische afspraak via telefoonnummer 14038 en vraag naar de sectie Bouwtoezicht. Het besluit kan op verzoek ook digitaal worden toegezonden. Hiervoor kunt u een e-mail sturen naar <text:a xlink:href="mailto:omgevingsvergunning@zwolle.nl" xlink:type="simple">omgevingsvergunning@zwolle.nl</text:a> onder vermelding van het zaaknummer.</text:p>
            <text:p text:style-name="last-al">Tegen dit besluit kunnen belanghebbenden binnen zes weken na verzenddatum bezwaar maken bij het college van burgemeester en wethouders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deze besluiten een voorlopige voorziening te treffen. Een bezwaarschrift kan door inwoners van de gemeente Zwolle ook digitaal worden ingediend. Ga naar <text:a xlink:href="www.zwolle.nl/bezwaarindienen" xlink:type="simple">www.zwolle.nl/bezwaarindienen</text:a>. Hier treft u alle informatie aan. Voor het digitaal indienen van een bezwaarschrift heeft u een DigiD inlogcode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151899</text:span><text:line-break/><text:date style:data-style-name="dag" text:fixed="true" text:date-value="2024-04-08"/><text:line-break/><text:date style:data-style-name="jaar" text:fixed="true" text:date-value="2024-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1899</text:span><text:date style:data-style-name="nicedate" text:fixed="true" text:date-value="2024-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1899</text:span><text:date style:data-style-name="nicedate" text:fixed="true" text:date-value="2024-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6/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0193ESUITE2500522023</meta:user-defined>
    <meta:user-defined meta:name="DCTERMS.abstract">het bouwen van 47 woningen, plaatsen van erfafscheidingen en aanleggen van uitritten</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met reguliere procedure, bouwen 47 woningen, plaatsen erfafscheidingen en aanleggen uitritten, Boldenbergpad 44 t/m 68, Engelradinkstraat 29 t/m 79, Gommersbachpad 58 t/m 74 (aangevraagd als Plan De Tippe X1) Zwolle [zaaknummer 0193ESUITE2500522023]</meta:user-defined>
    <meta:user-defined meta:name="DCTERMS.W3CDTF/DCTERMS.available">2024-04-08</meta:user-defined>
    <meta:user-defined meta:name="DCTERMS.W3CDTF/OVERHEIDop.jaargang">2024</meta:user-defined>
    <meta:user-defined meta:name="OVERHEIDop.publicationIssue">151899</meta:user-defined>
    <meta:user-defined meta:name="OVERHEIDop.GmbID/DC.identifier">gmb-2024-151899</meta:user-defined>
    <meta:user-defined meta:name="OVERHEIDop.versieInformatie"/>
  </office:meta>
</office:document-meta>
</file>