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dakterras op de woning, Jara Beneshof 27, 3543JR Utrecht,  GU-Z2024-00023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ra Beneshof 27, 3543JR Utrecht</text:p>
            <text:p text:style-name="common-al">GU-Z2024-0002302</text:p>
            <text:p text:style-name="common-al">Toelichting: het bouwen van een dakopbouw en dakterras op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1767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767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767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2302</meta:user-defined>
    <meta:user-defined meta:name="DCTERMS.abstract">Verlenging beslistermijn omgevingsvergunning, het bouwen van een dakopbouw en dakterras op de woning, Jara Beneshof 27, 3543JR Utrecht,  GU-Z2024-0002302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en dakterras op de woning, Jara Beneshof 27, 3543JR Utrecht,  GU-Z2024-0002302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1767</meta:user-defined>
    <meta:user-defined meta:name="OVERHEIDop.GmbID/DC.identifier">gmb-2024-151767</meta:user-defined>
    <meta:user-defined meta:name="OVERHEIDop.versieInformatie"/>
  </office:meta>
</office:document-meta>
</file>