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KERKWEG 2 CROM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Kerkweg 2 Cromvoirt, constructief wijzigen en wijzigen brandscheiding , Z24 - 276034.</text:p>
            <text:p text:style-name="common-al">De vergunning is verzonden op 3 april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51721</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1721</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1721</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9/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KERKWEG 2 CROMVOIRT</meta:user-defined>
    <meta:user-defined meta:name="DCTERMS.W3CDTF/DCTERMS.available">2024-04-10</meta:user-defined>
    <meta:user-defined meta:name="DCTERMS.W3CDTF/OVERHEIDop.jaargang">2024</meta:user-defined>
    <meta:user-defined meta:name="OVERHEIDop.publicationIssue">151721</meta:user-defined>
    <meta:user-defined meta:name="OVERHEIDop.GmbID/DC.identifier">gmb-2024-151721</meta:user-defined>
    <meta:user-defined meta:name="OVERHEIDop.versieInformatie"/>
  </office:meta>
</office:document-meta>
</file>