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bedrijfsgebouw met kantoor, Aluminiumst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/WEST</text:p>
            <text:p text:style-name="last-al">
            <text:span text:style-name="nadrukvet">Aluminiumsteden</text:span> (0153Z2024010200034): het bouwen van een bedrijfsgebouw met kantoor (nieuwe uiterste beslisdatum d.d.24 me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51001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001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001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0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4010200034</meta:user-defined>
    <dc:language>nl</dc:language>
    <meta:user-defined meta:name="OVERHEIDop.locatietype/OVERHEIDop.gebiedsmarkering">Vlak</meta:user-defined>
    <meta:user-defined meta:name="DC.title">Afhandeling beschikking het bouwen van een bedrijfsgebouw met kantoor, Aluminiumsteden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1001</meta:user-defined>
    <meta:user-defined meta:name="OVERHEIDop.GmbID/DC.identifier">gmb-2024-151001</meta:user-defined>
    <meta:user-defined meta:name="OVERHEIDop.versieInformatie"/>
  </office:meta>
</office:document-meta>
</file>