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, bouwen tien nieuwe garageboxen en gedeeltelijk vernieuwen twee bergingen en overkapping, Kadastraal perceel Zwolle B08097, Rhijnvis Feithlaan 38G-28, 38G-31, 38G-32, 38G-33, 38G-34, 38G-35, 38G-36 en 38G-37 (kadastraal bekend sectie B perceel 8097) Zwolle [Zaaknummer 0193ESUITE1936422023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</text:span> 29-03-2024</text:p>
            <text:p text:style-name="common-al">
            <text:span text:style-name="nadrukvet">Locatie:</text:span> Kadastraal perceel Zwolle B 8097, Rhijnvis Feithlaan 38G-28, 38G-31, 38G-32, 38G-33, 38G-34, 38G-35, 38G-36 en 38G-37 (kadastraal bekend sectie B perceel 8097) Zwolle</text:p>
            <text:p text:style-name="common-al">
            <text:span text:style-name="nadrukvet">Zaakomschrijving:</text:span> het bouwen van tien nieuwe garageboxen en het gedeeltelijk vernieuwen van twee bergingen en een overkapping</text:p>
            <text:p text:style-name="common-al">
            <text:span text:style-name="nadrukvet">Zaaknummer:</text:span> 0193ESUITE1936422023</text:p>
            <text:p text:style-name="common-al">
            <text:span text:style-name="nadrukvet">Activiteiten:</text:span> bouwen van een bouwwerk [art. 2.1.1.a], Handelen in strijd met regels ruimtelijke ordening [art. 2.1.1.c]</text:p>
            <text:p text:style-name="common-al">
            <text:span text:style-name="nadrukvet">Wij verlengen eenmalig de beslistermijn</text:span>
          </text:p>
            <text:p text:style-name="common-al">Burgemeester en wethouders van Zwolle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https://www.zwolle.nl/contact" xlink:type="simple">www.zwolle.nl/contact</text:a>. Wilt u hierbij het zaaknummer 0193ESUITE1936422023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150943</text:span><text:line-break/><text:date style:data-style-name="dag" text:fixed="true" text:date-value="2024-04-05"/><text:line-break/><text:date style:data-style-name="jaar" text:fixed="true" text:date-value="2024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0943</text:span><text:date style:data-style-name="nicedate" text:fixed="true" text:date-value="2024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0943</text:span><text:date style:data-style-name="nicedate" text:fixed="true" text:date-value="2024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193ESUITE1936422023</meta:user-defined>
    <meta:user-defined meta:name="DCTERMS.abstract">het bouwen van tien nieuwe garageboxen en het gedeeltelijk vernieuwen van twee bergingen en een overkapping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ngen beslistermijn omgevingsvergunning, bouwen tien nieuwe garageboxen en gedeeltelijk vernieuwen twee bergingen en overkapping, Kadastraal perceel Zwolle B08097, Rhijnvis Feithlaan 38G-28, 38G-31, 38G-32, 38G-33, 38G-34, 38G-35, 38G-36 en 38G-37 (kadastraal bekend sectie B perceel 8097) Zwolle [Zaaknummer 0193ESUITE1936422023]</meta:user-defined>
    <meta:user-defined meta:name="DCTERMS.W3CDTF/DCTERMS.available">2024-04-05</meta:user-defined>
    <meta:user-defined meta:name="DCTERMS.W3CDTF/OVERHEIDop.jaargang">2024</meta:user-defined>
    <meta:user-defined meta:name="OVERHEIDop.publicationIssue">150943</meta:user-defined>
    <meta:user-defined meta:name="OVERHEIDop.GmbID/DC.identifier">gmb-2024-150943</meta:user-defined>
    <meta:user-defined meta:name="OVERHEIDop.versieInformatie"/>
  </office:meta>
</office:document-meta>
</file>