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CTIVITEITEN LEEFOMGEVING, REALISEREN VAN EEN GESLOTEN BODEMENERGIESYSTEEM, DE KIMEN 10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Ontvangen een melding op 13 maart 2024</text:p>
            <text:p text:style-name="common-al">Het realiseren van een gesloten bodemenergiesysteem op het perceel De Kimen 10 te Heerenveen, gemeente Heerenveen zaaknummers: 2024-FUMO-0087214, 2024-FUMO-0087218 2024-FUMO-0087215, 2024-FUMO-0087219</text:p>
            <text:p text:style-name="common-al"/>
            <text:p text:style-name="common-al">Voor deze melding gelden algemene regels.</text:p>
            <text:p text:style-name="common-al">Er staat geen bezwaar- of beroepsprocedure open.</text:p>
            <text:p text:style-name="common-al">Voor inlichtingen neemt u contact op met de FUMO, e-mail <text:a xlink:href="mailto:info@fumo.nl" xlink:type="simple">info@fumo.nl</text:a> of </text:p>
            <text:p text:style-name="common-al">tel. 0566-75 03 00. Bezoekadres: J.W. de Visserwei 10, 9001 ZE Grou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0731</text:span><text:line-break/><text:date style:data-style-name="dag" text:fixed="true" text:date-value="2024-04-05"/><text:line-break/><text:date style:data-style-name="jaar" text:fixed="true" text:date-value="2024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0731</text:span><text:date style:data-style-name="nicedate" text:fixed="true" text:date-value="2024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0731</text:span><text:date style:data-style-name="nicedate" text:fixed="true" text:date-value="2024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7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BESLUIT ACTIVITEITEN LEEFOMGEVING, REALISEREN VAN EEN GESLOTEN BODEMENERGIESYSTEEM, DE KIMEN 10 HEERENVEEN</meta:user-defined>
    <meta:user-defined meta:name="DCTERMS.W3CDTF/DCTERMS.available">2024-04-05</meta:user-defined>
    <meta:user-defined meta:name="DCTERMS.W3CDTF/OVERHEIDop.jaargang">2024</meta:user-defined>
    <meta:user-defined meta:name="OVERHEIDop.publicationIssue">150731</meta:user-defined>
    <meta:user-defined meta:name="OVERHEIDop.GmbID/DC.identifier">gmb-2024-150731</meta:user-defined>
    <meta:user-defined meta:name="OVERHEIDop.versieInformatie"/>
  </office:meta>
</office:document-meta>
</file>