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Voorstraat 94 en Rechthuisplein 4, 6 en 8 te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Verlengen beslistermijn omgevingsvergunning</text:span>
          </text:p>
            <text:p text:style-name="common-al">De beslistermijn van de navolgende aanvraag (uitgebreide) omgevingsvergunning wordt verlengd met een termijn van 6 weken.</text:p>
            <text:p text:style-name="common-al">Het betreft de aanvraag:</text:p>
            <text:p text:style-name="last-al">Kollum, Voorstraat 94 en Rechthuisplein 4, 6 en 8 , het realiseren van een winkel en drie appartementen (brief verlenging is verstuurd op 27 december 2023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502</text:span><text:line-break/><text:date style:data-style-name="dag" text:fixed="true" text:date-value="2024-01-03"/><text:line-break/><text:date style:data-style-name="jaar" text:fixed="true" text:date-value="2024-01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02</text:span><text:date style:data-style-name="nicedate" text:fixed="true" text:date-value="2024-01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02</text:span><text:date style:data-style-name="nicedate" text:fixed="true" text:date-value="2024-01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0233219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Verlenging beslistermijn Voorstraat 94 en Rechthuisplein 4, 6 en 8 te Kollum</meta:user-defined>
    <meta:user-defined meta:name="DCTERMS.W3CDTF/DCTERMS.available">2024-01-03</meta:user-defined>
    <meta:user-defined meta:name="DCTERMS.W3CDTF/OVERHEIDop.jaargang">2024</meta:user-defined>
    <meta:user-defined meta:name="OVERHEIDop.publicationIssue">1502</meta:user-defined>
    <meta:user-defined meta:name="OVERHEIDop.GmbID/DC.identifier">gmb-2024-1502</meta:user-defined>
    <meta:user-defined meta:name="OVERHEIDop.versieInformatie"/>
  </office:meta>
</office:document-meta>
</file>