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Cuypersplantsoen 60, 3544LJ Utrecht,  GU-Z2024-00016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uypersplantsoen 60, 3544LJ Utrecht</text:p>
            <text:p text:style-name="common-al">GU-Z2024-0001677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0049</text:span><text:line-break/><text:date style:data-style-name="dag" text:fixed="true" text:date-value="2024-04-05"/><text:line-break/><text:date style:data-style-name="jaar" text:fixed="true" text:date-value="2024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0049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0049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1677</meta:user-defined>
    <meta:user-defined meta:name="DCTERMS.abstract">Verlenging beslistermijn omgevingsvergunning, het bouwen van een dakkapel aan de voorkant van de woning, Cuypersplantsoen 60, 3544LJ Utrecht,  GU-Z2024-0001677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aan de voorkant van de woning, Cuypersplantsoen 60, 3544LJ Utrecht,  GU-Z2024-0001677</meta:user-defined>
    <meta:user-defined meta:name="DCTERMS.W3CDTF/DCTERMS.available">2024-04-05</meta:user-defined>
    <meta:user-defined meta:name="DCTERMS.W3CDTF/OVERHEIDop.jaargang">2024</meta:user-defined>
    <meta:user-defined meta:name="OVERHEIDop.publicationIssue">150049</meta:user-defined>
    <meta:user-defined meta:name="OVERHEIDop.GmbID/DC.identifier">gmb-2024-150049</meta:user-defined>
    <meta:user-defined meta:name="OVERHEIDop.versieInformatie"/>
  </office:meta>
</office:document-meta>
</file>