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twee onder 1 kap woning aan Hoog Dalemseweg 66 en 68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Hoog Dalemseweg 66 en 68, 4208 CA</text:span> (ingekomen 29/12 ’23) </text:p>
            <text:p text:style-name="common-al">het bouwen van een twee onder 1 kap woning</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14982</text:span><text:line-break/><text:date style:data-style-name="dag" text:fixed="true" text:date-value="2024-01-09"/><text:line-break/><text:date style:data-style-name="jaar" text:fixed="true" text:date-value="2024-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2</text:span><text:date style:data-style-name="nicedate" text:fixed="true" text:date-value="2024-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82</text:span><text:date style:data-style-name="nicedate" text:fixed="true" text:date-value="2024-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Aanvraag vergunning voor het bouwen van een twee onder 1 kap woning aan Hoog Dalemseweg 66 en 68 te Gorinchem</meta:user-defined>
    <meta:user-defined meta:name="DCTERMS.W3CDTF/DCTERMS.available">2024-01-09</meta:user-defined>
    <meta:user-defined meta:name="DCTERMS.W3CDTF/OVERHEIDop.jaargang">2024</meta:user-defined>
    <meta:user-defined meta:name="OVERHEIDop.publicationIssue">14982</meta:user-defined>
    <meta:user-defined meta:name="OVERHEIDop.GmbID/DC.identifier">gmb-2024-14982</meta:user-defined>
    <meta:user-defined meta:name="OVERHEIDop.versieInformatie"/>
  </office:meta>
</office:document-meta>
</file>