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Ljussens, De Kamp 2, het verbouwen van de schuur tot gastenverblijf (aanvraag is ontvangen op 22 maart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9776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9776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9776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76668</meta:user-defined>
    <meta:user-defined meta:name="DCTERMS.abstract">De Kamp 2 te Ljussens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4-10</meta:user-defined>
    <meta:user-defined meta:name="DCTERMS.W3CDTF/OVERHEIDop.jaargang">2024</meta:user-defined>
    <meta:user-defined meta:name="OVERHEIDop.publicationIssue">149776</meta:user-defined>
    <meta:user-defined meta:name="OVERHEIDop.GmbID/DC.identifier">gmb-2024-149776</meta:user-defined>
    <meta:user-defined meta:name="OVERHEIDop.versieInformatie"/>
  </office:meta>
</office:document-meta>
</file>