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Ie, aan de De Koarte Bún, het bouwen van een 2 onder 1 kapwoning (aanvraag is ontvangen op 21 maart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9617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617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617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76496</meta:user-defined>
    <meta:user-defined meta:name="DCTERMS.abstract">aan de De Koarte Bún te Ie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9617</meta:user-defined>
    <meta:user-defined meta:name="OVERHEIDop.GmbID/DC.identifier">gmb-2024-149617</meta:user-defined>
    <meta:user-defined meta:name="OVERHEIDop.versieInformatie"/>
  </office:meta>
</office:document-meta>
</file>