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schuur aan Kanaal van Steenenhoek zz 10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Kanaal van Steenenhoek zz 10, 4202 LS</text:span> (ingekomen 28/12 ’23 </text:p>
            <text:p text:style-name="common-al">het bouwen van een schuur</text:p>
            <text:p text:style-name="last-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14933</text:span><text:line-break/><text:date style:data-style-name="dag" text:fixed="true" text:date-value="2024-01-09"/><text:line-break/><text:date style:data-style-name="jaar" text:fixed="true" text:date-value="2024-0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33</text:span><text:date style:data-style-name="nicedate" text:fixed="true" text:date-value="2024-0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33</text:span><text:date style:data-style-name="nicedate" text:fixed="true" text:date-value="2024-0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bouwen van een schuur aan Kanaal van Steenenhoek zz 10 te Gorinchem</meta:user-defined>
    <meta:user-defined meta:name="DCTERMS.W3CDTF/DCTERMS.available">2024-01-09</meta:user-defined>
    <meta:user-defined meta:name="DCTERMS.W3CDTF/OVERHEIDop.jaargang">2024</meta:user-defined>
    <meta:user-defined meta:name="OVERHEIDop.publicationIssue">14933</meta:user-defined>
    <meta:user-defined meta:name="OVERHEIDop.GmbID/DC.identifier">gmb-2024-14933</meta:user-defined>
    <meta:user-defined meta:name="OVERHEIDop.versieInformatie"/>
  </office:meta>
</office:document-meta>
</file>