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Aldlânsdyk, percelen F1767 en F1768 Huizum, (11061101) bouwen van 27 sociale huur appartementen op de plaats van 18 verouderde appartemen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4 januari 2024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4856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856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856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, Aldlânsdyk, percelen F1767 en F1768 Huizum, (11061101) bouwen van 27 sociale huur appartementen op de plaats van 18 verouderde appartementen.</meta:user-defined>
    <meta:user-defined meta:name="DCTERMS.W3CDTF/DCTERMS.available">2024-01-10</meta:user-defined>
    <meta:user-defined meta:name="DCTERMS.W3CDTF/OVERHEIDop.jaargang">2024</meta:user-defined>
    <meta:user-defined meta:name="OVERHEIDop.publicationIssue">14856</meta:user-defined>
    <meta:user-defined meta:name="OVERHEIDop.GmbID/DC.identifier">gmb-2024-14856</meta:user-defined>
    <meta:user-defined meta:name="OVERHEIDop.versieInformatie"/>
  </office:meta>
</office:document-meta>
</file>