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achterkant van de woning GEMEENTELIJK MONUMENT, Hovenstraat 12 te Utrecht,  HZ_WABO-23-2769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ovenstraat 12 te Utrecht</text:p>
            <text:p text:style-name="common-al">HZ_WABO-23-27695</text:p>
            <text:p text:style-name="common-al">Toelichting: het bouwen van een dakkapel aan de achterkant van de woning GEMEENTELIJK MONUMENT</text:p>
            <text:p text:style-name="common-al">Datum besluit: 2 januari 2024</text:p>
            <text:p text:style-name="common-al">Startdatum bezwaartermijn: 5 jan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828</text:span><text:line-break/><text:date style:data-style-name="dag" text:fixed="true" text:date-value="2024-01-08"/><text:line-break/><text:date style:data-style-name="jaar" text:fixed="true" text:date-value="2024-01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828</text:span><text:date style:data-style-name="nicedate" text:fixed="true" text:date-value="2024-01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828</text:span><text:date style:data-style-name="nicedate" text:fixed="true" text:date-value="2024-01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achterkant van de woning GEMEENTELIJK MONUMENT, Hovenstraat 12 te Utrecht,  HZ_WABO-23-27695</meta:user-defined>
    <meta:user-defined meta:name="DCTERMS.W3CDTF/DCTERMS.available">2024-01-08</meta:user-defined>
    <meta:user-defined meta:name="DCTERMS.W3CDTF/OVERHEIDop.jaargang">2024</meta:user-defined>
    <meta:user-defined meta:name="OVERHEIDop.externeBijlage">Publiceerbaar-A|exb-2024-1033</meta:user-defined>
    <meta:user-defined meta:name="OVERHEIDop.externeBijlage">Besluit omgevingsvergunning publiceerbaar|exb-2024-1034</meta:user-defined>
    <meta:user-defined meta:name="OVERHEIDop.publicationIssue">14828</meta:user-defined>
    <meta:user-defined meta:name="OVERHEIDop.GmbID/DC.identifier">gmb-2024-14828</meta:user-defined>
    <meta:user-defined meta:name="OVERHEIDop.versieInformatie"/>
  </office:meta>
</office:document-meta>
</file>