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aanvraag omgevingsvergunning - de bouw van een kapschuur - Opperbuorren-West 5, 9216VM Oudega</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Opperbuorren-West 5, 9216VM Oudega, de bouw van een kapschuur, ontvangen: 1 april 2024. De aanvraag is geregistreerd onder zaaknummer Z2024-00000891.</text:p>
              </text:list-item>
            </text:list>
            <text:p text:style-name="common-al">
            <text:span text:style-name="nadrukvet">Procedure </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per e-mail via secretariaatvenh@smallingerland.nl of telefoonnummer 0512 581234.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148151</text:span><text:line-break/><text:date style:data-style-name="dag" text:fixed="true" text:date-value="2024-04-04"/><text:line-break/><text:date style:data-style-name="jaar" text:fixed="true" text:date-value="2024-04-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8151</text:span><text:date style:data-style-name="nicedate" text:fixed="true" text:date-value="2024-04-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8151</text:span><text:date style:data-style-name="nicedate" text:fixed="true" text:date-value="2024-04-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0891</meta:user-defined>
    <meta:user-defined meta:name="DCTERMS.abstract">Aanvraag omgevingsvergunning: Opperbuorren-West 5, 9216VM Oudega, de bouw van een kapschuur, ontvangen: 1 april 2024, zaaknummer: Z2024-00000891</meta:user-defined>
    <dc:language>nl</dc:language>
    <meta:user-defined meta:name="OVERHEIDop.locatietype/OVERHEIDop.gebiedsmarkering">Punt</meta:user-defined>
    <meta:user-defined meta:name="OVERHEIDop.locatietype/OVERHEIDop.gebiedsmarkering">Vlak</meta:user-defined>
    <meta:user-defined meta:name="DC.title">Gemeente Smallingerland - aanvraag omgevingsvergunning - de bouw van een kapschuur - Opperbuorren-West 5, 9216VM Oudega</meta:user-defined>
    <meta:user-defined meta:name="DCTERMS.W3CDTF/DCTERMS.available">2024-04-04</meta:user-defined>
    <meta:user-defined meta:name="DCTERMS.W3CDTF/OVERHEIDop.jaargang">2024</meta:user-defined>
    <meta:user-defined meta:name="OVERHEIDop.publicationIssue">148151</meta:user-defined>
    <meta:user-defined meta:name="OVERHEIDop.GmbID/DC.identifier">gmb-2024-148151</meta:user-defined>
    <meta:user-defined meta:name="OVERHEIDop.versieInformatie"/>
  </office:meta>
</office:document-meta>
</file>