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Pinksterbloemstraat 4, 1562 AX Krommenie - het bouwen van een dakopbouw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9827 - het bouwen van een dakopbouw op de woning op de locatie Pinksterbloemstraat 4, 1562 AX Krommenie</text:p>
            <text:p text:style-name="common-al">Aanvraag ontvangen: 19-03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47592</text:span><text:line-break/><text:date style:data-style-name="dag" text:fixed="true" text:date-value="2024-04-04"/><text:line-break/><text:date style:data-style-name="jaar" text:fixed="true" text:date-value="2024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7592</text:span><text:date style:data-style-name="nicedate" text:fixed="true" text:date-value="2024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7592</text:span><text:date style:data-style-name="nicedate" text:fixed="true" text:date-value="2024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827</meta:user-defined>
    <dc:language>nl</dc:language>
    <meta:user-defined meta:name="OVERHEIDop.locatietype/OVERHEIDop.gebiedsmarkering">Punt</meta:user-defined>
    <meta:user-defined meta:name="DC.title">Aanvraag omgevingsvergunning - Pinksterbloemstraat 4, 1562 AX Krommenie - het bouwen van een dakopbouw op de woning</meta:user-defined>
    <meta:user-defined meta:name="DCTERMS.W3CDTF/DCTERMS.available">2024-04-04</meta:user-defined>
    <meta:user-defined meta:name="DCTERMS.W3CDTF/OVERHEIDop.jaargang">2024</meta:user-defined>
    <meta:user-defined meta:name="OVERHEIDop.publicationIssue">147592</meta:user-defined>
    <meta:user-defined meta:name="OVERHEIDop.GmbID/DC.identifier">gmb-2024-147592</meta:user-defined>
    <meta:user-defined meta:name="OVERHEIDop.versieInformatie"/>
  </office:meta>
</office:document-meta>
</file>