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52 grondgebonden woningen en bergingen en aanleggen uitritten (veld C2-veld G4), Veldinkstraat 73-95, Wassinkstraat 1-27, Jordaninkstraat 2-24 en Holtinkstraat 80-106 Zwolle (bij aanvraag gepubliceerd als: De Tippe veld C2 &amp; veld G4 Zwolle) [Zaaknummer 0193ESUITE245947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459472023</text:p>
            <text:p text:style-name="common-al">
            <text:span text:style-name="nadrukvet">Verzenddatum besluit:</text:span> 29-03-2024</text:p>
            <text:p text:style-name="common-al">
            <text:span text:style-name="nadrukvet">Locatie:</text:span> Veldinkstraat 73-95, Wassinkstraat 1-27, Jordaninkstraat 2-24 en Holtinkstraat 80-106 Zwolle (bij aanvraag gepubliceerd als: De Tippe veld C2 &amp; veld G4 Zwolle)</text:p>
            <text:p text:style-name="common-al">
            <text:span text:style-name="nadrukvet">Projectomschrijving:</text:span> het bouwen van 52 grondgebonden woningen en bergingen en het aanleggen van uitritten (veld C2-veld G4)</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147286</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286</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286</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193ESUITE2459472023</meta:user-defined>
    <meta:user-defined meta:name="DCTERMS.abstract">het bouwen van 52 grondgebonden woningen en bergingen en het aanleggen van uitritten (veld C2-veld G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met reguliere procedure, bouwen 52 grondgebonden woningen en bergingen en aanleggen uitritten (veld C2-veld G4), Veldinkstraat 73-95, Wassinkstraat 1-27, Jordaninkstraat 2-24 en Holtinkstraat 80-106 Zwolle (bij aanvraag gepubliceerd als: De Tippe veld C2 &amp; veld G4 Zwolle) [Zaaknummer 0193ESUITE2459472023]</meta:user-defined>
    <meta:user-defined meta:name="DCTERMS.W3CDTF/DCTERMS.available">2024-04-04</meta:user-defined>
    <meta:user-defined meta:name="DCTERMS.W3CDTF/OVERHEIDop.jaargang">2024</meta:user-defined>
    <meta:user-defined meta:name="OVERHEIDop.publicationIssue">147286</meta:user-defined>
    <meta:user-defined meta:name="OVERHEIDop.GmbID/DC.identifier">gmb-2024-147286</meta:user-defined>
    <meta:user-defined meta:name="OVERHEIDop.versieInformatie"/>
  </office:meta>
</office:document-meta>
</file>