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 dakbeschot aan Aan de Linde 21a te Nieuwstad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 / Aan de Linde 21a, 6118 AN te Nieuwstadt / Echt-Susteren / ingekomen 19 maart 2024 / het verwijderen van asbesthoudend dakbescho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147066</text:span><text:line-break/><text:date style:data-style-name="dag" text:fixed="true" text:date-value="2024-04-04"/><text:line-break/><text:date style:data-style-name="jaar" text:fixed="true" text:date-value="2024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7066</text:span><text:date style:data-style-name="nicedate" text:fixed="true" text:date-value="2024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7066</text:span><text:date style:data-style-name="nicedate" text:fixed="true" text:date-value="2024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7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verwijderen van asbesthoudend dakbeschot aan Aan de Linde 21a te Nieuwstadt</meta:user-defined>
    <meta:user-defined meta:name="DCTERMS.W3CDTF/DCTERMS.available">2024-04-04</meta:user-defined>
    <meta:user-defined meta:name="DCTERMS.W3CDTF/OVERHEIDop.jaargang">2024</meta:user-defined>
    <meta:user-defined meta:name="OVERHEIDop.publicationIssue">147066</meta:user-defined>
    <meta:user-defined meta:name="OVERHEIDop.GmbID/DC.identifier">gmb-2024-147066</meta:user-defined>
    <meta:user-defined meta:name="OVERHEIDop.versieInformatie"/>
  </office:meta>
</office:document-meta>
</file>