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7c103f9b-4198-4fbe-a5ea-c9278e9a8189.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keersbesluit tot het instellen van éénrichtingswegen in de Antony Moddermanstraat</text:p>
      <text:section text:name="regeling_id1-3-2" text:style-name="regeling">
        <text:section text:name="aanhef_id1-3-2-1" text:style-name="aanhef">
          <text:section text:name="context_id1-3-2-1-1" text:style-name="context">
            <text:p text:style-name="context.al">Kenmerk: 7664169</text:p>
            <text:p text:style-name="context_bottom"/>
          </text:section>
          <text:section text:name="afkondiging_id1-3-2-1-2"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Het college van burgemeester en wethouders van Eindhoven (hierna: het college) neemt een verkeersbesluit voor de volgende straat: </text:p>
            <text:p text:style-name="common-al">- Antony Moddermanstraat</text:p>
            <text:p text:style-name="common-al">Voor de volgende inrichtingselementen in het plan is een verkeersbesluit vereist: </text:p>
            <text:list text:style-name="id1-3-2-2-1-4">
              <text:list-item text:style-override="id1-3-2-2-1-4-1">
                <text:number>1.</text:number>
                <text:p text:style-name="al">het instellen van een éénrichtingsweg;</text:p>
              </text:list-item>
              <text:list-item text:style-override="id1-3-2-2-1-4-2">
                <text:number>2.</text:number>
                <text:p text:style-name="al">het instellen van een éénrichtingsweg, uitgezonderd fietsers.</text:p>
              </text:list-item>
            </text:list>
            <text:p text:style-name="common-al">
            <text:span text:style-name="nadrukvet">Wettelijk kader </text:span>
          </text:p>
            <text:p text:style-name="common-al">De basis voor het nemen van dit verkeersbesluit is het bepaalde in:</text:p>
            <text:p text:style-name="common-al">- de Wegenverkeerswet 1994 (hierna: WVW 1994);</text:p>
            <text:p text:style-name="common-al">- het Reglement Verkeersregels en Verkeerstekens 1990 (hierna: RVV 1990);</text:p>
            <text:p text:style-name="common-al">- het Besluit Administratieve Bepalingen inzake het Wegverkeer (hierna: BABW);</text:p>
            <text:p text:style-name="common-al">- de Algemene wet bestuursrecht (hierna: Awb).</text:p>
            <text:p text:style-name="common-al">Op grond van artikel 15, eerste lid, van de WVW 1994 moet een verkeersbesluit genomen worden voor de plaatsing of verwijdering van de in artikel 12 van het BABW genoemde verkeerstekens, alsmede voor onderborden voor zover daardoor een gebod of verbod ontstaat of wordt gewijzigd.</text:p>
            <text:p text:style-name="common-al">Het gemeentebestuur is bevoegd tot het nemen van dit besluit. De basis hiervoor is artikel 18, lid 1, sub d van de WVW 1994. </text:p>
            <text:p text:style-name="common-al">De bevoegdheid tot het nemen van verkeersbesluiten als bedoeld in artikel 15 van de WVW 1994 is krachtens het ‘Mandaatregister gemeente Eindhoven’ gemandateerd aan het hoofd van de afdeling Verkeer, Milieu en Duurzaamheid.</text:p>
            <text:p text:style-name="common-al">De onderstaande belangen zijn de basis voor dit verkeersbesluit. Zij staan in artikel 2 van de WVW 1994:</text:p>
            <text:p text:style-name="common-al">- het in stand houden van de weg en het waarborgen van de bruikbaarheid daarvan.</text:p>
            <text:p text:style-name="common-al">- het voorkomen of beperken van door het verkeer veroorzaakte aantasting van het karakter of van de functie van objecten of gebieden.</text:p>
            <text:p text:style-name="common-al">Overeenkomstig artikel 24 van het BABW is overleg gepleegd met de politie Oost-Brabant, district Eindhoven, basisteam De Kempen. De politie is van oordeel dat de voorgenomen maatregelen op juridische en praktische gronden handhaafbaar zijn en geen afbreuk doen aan de verkeersveiligheid.</text:p>
            <text:p text:style-name="common-al">
            <text:span text:style-name="nadrukvet">Aanleiding </text:span>
          </text:p>
            <text:p text:style-name="common-al">De Antony Moddermanstraat is volgens de gemeentelijke wegencategorisering een erftoegangsweg binnen de bebouwde kom van Eindhoven. Hier geldt een snelheidsregime van 30 km/u. De huidige woningen aan de Antony Moddermanstraat worden gesloopt en er vindt nieuwe woningbouw plaats. </text:p>
            <text:p text:style-name="common-al">
            <text:span text:style-name="nadrukvet">Verkeersmaatregelen</text:span>
          </text:p>
            <text:p text:style-name="common-al">Ten behoeve van vergroening en verbeteren van het leefklimaat van de straat wordt éénrichtingsverkeer, uitgezonderd fietsers, ingesteld. Het wegprofiel heeft hierdoor minder ruimte nodig. De vrijgekomen ruimte wordt gebruikt om de straat een groener aanzicht te geven.</text:p>
            <text:p text:style-name="common-al">Ook de weg achterlangs de nieuwe woningen zal worden ingericht als eenrichtingsweg.</text:p>
            <text:p text:style-name="common-al">
            <text:span text:style-name="nadrukvet">Nieuwe inrichting </text:span>
          </text:p>
            <text:p text:style-name="common-al">Onderstaande afbeelding geeft een beeld van de nieuwe situatie inclusief bebording waarmee het éénrichtingsverkeer, uitgezonderd fietsers, geregeld wordt. </text:p>
            <text:p text:style-name="common-al">
            <draw:frame><draw:text-box><text:section text:name="plaatje_id1-3-2-2-1-25-1" text:style-name="plaatje">
              <text:p text:style-name="illustratie_id1-3-2-2-1-25-1-1"><draw:frame draw:style-name="illustratie_id1-3-2-2-1-25-1-1" text:anchor-type="paragraph" svg:width="150mm" svg:height="105.3mm"><draw:image xlink:href="Pictures/Afbeelding1i7c103f9b-4198-4fbe-a5ea-c9278e9a8189.png" xlink:type="simple"/></draw:frame></text:p>
            </text:section></draw:text-box></draw:frame>
          </text:p>
            <text:p text:style-name="common-al">
            <text:span text:style-name="nadrukvet">Samenspraak</text:span>
          </text:p>
            <text:p text:style-name="common-al">Bij het herinrichtingsproject is door de ontwikkelaar van de Antony Moddermanstraat een samenspraaktraject geweest, met onder andere een informatieavond en twee nieuwsbrieven (februari 2023 en juli 2023). Daarnaast is het plan voor de herinrichting besproken in het CVO (Centraal Verkeersoverleg). Er zijn vanuit de omgeving en het CVO geen bezwaren op het éénrichtingsverkeer aangegeven. </text:p>
            <text:p text:style-name="common-al">
            <text:span text:style-name="nadrukvet">Belangenafweging</text:span>
          </text:p>
            <text:p text:style-name="common-al">Met dit verkeersbesluit stelt het college nieuwe verkeersregels vast in verband met de herontwikkeling van de Antony Moddermanstraat.</text:p>
            <text:p text:style-name="common-al">Door het instellen van eenrichtingswegen (uitgezonderd fietsers) kan het leefklimaat in de straat worden vergroot. Een groener ingerichte straat beschermt niet alleen tegen wateroverlast, maar ook tegen hitte. Het groen vermindert de opwarming van het (straat)oppervlak en daarmee ook de weerkaatsing van warmte naar de omgeving.</text:p>
            <text:p text:style-name="common-al">Door de verkeersmaatregel zal de verkeerscirculatie in de straat en de omliggende wegen wijzigen. Naar verwachting zal dit geen grote nadelige gevolgen voor de verkeersafwikkeling teweegbrengen. </text:p>
            <text:p text:style-name="common-al">Het belang van het creëren van een groene, klimaatadaptieve straat prevaleert boven het belang van weggebruikers en omwonenden bij het in stand houden van tweerichtingsverkeer. Het zoveel mogelijk waarborgen van de vrijheid van het verkeer wordt van ondergeschikt belang geacht.</text:p>
            <text:p text:style-name="common-al">De verkeersmaatregelen leiden volgens het college niet tot onevenredige hinder of overlast voor betrokkenen (artikel 3:4, lid 2, van de Awb).</text:p>
            <text:p text:style-name="common-al">
            <text:span text:style-name="nadrukvet">Besluit </text:span>
          </text:p>
            <text:p text:style-name="common-al">Het college besluit tot:</text:p>
            <text:list text:style-name="id1-3-2-2-1-36">
              <text:list-item text:style-override="id1-3-2-2-1-36-1">
                <text:number>1.</text:number>
                <text:p text:style-name="al">het instellen van een éénrichtingsweg;</text:p>
              </text:list-item>
              <text:list-item text:style-override="id1-3-2-2-1-36-2">
                <text:number>2.</text:number>
                <text:p text:style-name="al">het instellen van een éénrichtingsweg, uitgezonderd fietsers.</text:p>
              </text:list-item>
            </text:list>
            <text:p text:style-name="common-al">De maatregelen worden uitgevoerd door middel van het plaatsen van borden, modellen C2 en C3 volgens bijlage 1 van het RVV 1990 en onderborden model OB52.</text:p>
            <text:p text:style-name="common-al">De maatregelen zijn weergegeven op tekening VKB-20230002 d.d. 11 januari 2023.</text:p>
            <text:p text:style-name="common-al">Eindhoven, 29 maart 2024</text:p>
            <text:p text:style-name="common-al">Hoogachtend,</text:p>
            <text:p text:style-name="common-al">namens burgemeester en wethouders van Eindhoven, </text:p>
            <text:p text:style-name="common-al">I.J.C. Brouwer</text:p>
            <text:p text:style-name="common-al">plv. hoofd afdeling Verkeer, Milieu en Duurzaamheid</text:p>
            <text:p text:style-name="last-al">Bijlage 1: tekening VKB-20230002 d.d. 11 januari 2023</text:p>
            <text:p text:style-name="tekst_bottom"/>
          </text:section>
        </text:section>
        <text:section text:name="bezwaarschrift_id1-3-2-3" text:style-name="bezwaarschrift">
          <text:p text:style-name="bezwaarschrift_top"/>
          <text:p text:style-name="tussenkopvetcur">Bezwaar</text:p>
          <text:p text:style-name="bezwaarschrift_al">Belanghebbenden kunnen, tot uiterlijk 6 weken na publicatie van het besluit, schriftelijk bezwaar indienen bij burgemeester en wethouders, Postbus 90150, 5600 RB Eindhoven.</text:p>
          <text:p text:style-name="bezwaarschrift_al">Het bezwaarschrift moet worden ondertekend en bevat ten minste:</text:p>
          <text:list text:style-name="id1-3-2-3-4">
            <text:list-item text:style-override="id1-3-2-3-4-1">
              <text:number>1.</text:number>
              <text:p text:style-name="al">de naam en het adres van de indiener</text:p>
            </text:list-item>
            <text:list-item text:style-override="id1-3-2-3-4-2">
              <text:number>2.</text:number>
              <text:p text:style-name="al">de dagtekening</text:p>
            </text:list-item>
            <text:list-item text:style-override="id1-3-2-3-4-3">
              <text:number>3.</text:number>
              <text:p text:style-name="al">een omschrijving van het besluit waartegen het bezwaar is gericht</text:p>
            </text:list-item>
            <text:list-item text:style-override="id1-3-2-3-4-4">
              <text:number>4.</text:number>
              <text:p text:style-name="al">de gronden van het bezwaar.</text:p>
            </text:list-item>
          </text:list>
          <text:p text:style-name="bezwaarschrift_al">Het bezwaar schorst niet de werking van het besluit.</text:p>
          <text:p text:style-name="bezwaarschrift_al">Wel kan een belanghebbende, met een spoedeisend belang, binnen dezelfde termijn een voorlopige voorziening vragen bij de voorzieningenrechter van Rechtbank Oost-Brabant, Postbus 90125, 5200 MA ’s-Hertogenbosch.</text:p>
          <text:p text:style-name="bezwaarschrift_al">Het verzoek om een voorlopige voorziening moet voldoen aan dezelfde eisen als een bezwaarschrif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5-1-1" style:parent-style-name="Standard">
      <style:paragraph-properties style:line-spacing="0mm" style:text-autospace="none" ofo:line-height="0.001cm"/>
    </style:style>
    <style:style style:family="graphic" style:name="illustratie_id1-3-2-2-1-2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indhoven</text:p>
            </table:table-cell>
            <table:table-cell office:value-type="string" table:style-name="header.C">
              <text:p text:style-name="headerright"><text:span text:style-name="nr">Nr. 146467</text:span><text:line-break/><text:date style:data-style-name="dag" text:fixed="true" text:date-value="2024-04-03"/><text:line-break/><text:date style:data-style-name="jaar" text:fixed="true" text:date-value="2024-04-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6467</text:span><text:date style:data-style-name="nicedate" text:fixed="true" text:date-value="2024-04-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6467</text:span><text:date style:data-style-name="nicedate" text:fixed="true" text:date-value="2024-04-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3/xml/MC-DRP-VB-Web-CB.xml</meta:user-defined>
    <meta:user-defined meta:name="OVERHEID.Gemeente/DC.creator">Eindhoven</meta:user-defined>
    <meta:user-defined meta:name="OVERHEID.Gemeente/OVERHEID.authority">Eindhoven</meta:user-defined>
    <meta:user-defined meta:name="OVERHEID.Informatietype/DC.type">officiële publicatie</meta:user-defined>
    <meta:user-defined meta:name="OVERHEIDop.Rubriek/DC.type">verkeersbesluit of -mededeling</meta:user-defined>
    <meta:user-defined meta:name="OVERHEID.Gemeente/DCTERMS.publisher">Eindhov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Eindhoven - Verkeersbesluit tot het instellen van éénrichtingswegen in de Antony Moddermanstraat - Gemeente Eindhov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7664169</meta:user-defined>
    <meta:user-defined meta:name="OVERHEIDop.verkeersbordcode">C2</meta:user-defined>
    <meta:user-defined meta:name="OVERHEIDop.verkeersbordcode">C3</meta:user-defined>
    <dc:language>nl</dc:language>
    <meta:user-defined meta:name="OVERHEIDop.locatietype/OVERHEIDop.gebiedsmarkering">Weg</meta:user-defined>
    <meta:user-defined meta:name="DC.title">Verkeersbesluit tot het instellen van éénrichtingswegen in de Antony Moddermanstraat</meta:user-defined>
    <meta:user-defined meta:name="DCTERMS.W3CDTF/DCTERMS.available">2024-04-03</meta:user-defined>
    <meta:user-defined meta:name="OVERHEIDop.externeBijlage">VKB-20230002 d.d. 11 januari 2023|exb-2024-13696</meta:user-defined>
    <meta:user-defined meta:name="DCTERMS.W3CDTF/OVERHEIDop.jaargang">2024</meta:user-defined>
    <meta:user-defined meta:name="OVERHEIDop.publicationIssue">146467</meta:user-defined>
    <meta:user-defined meta:name="OVERHEIDop.GmbID/DC.identifier">gmb-2024-146467</meta:user-defined>
    <meta:user-defined meta:name="OVERHEIDop.versieInformatie"/>
  </office:meta>
</office:document-meta>
</file>