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uitbouw aan de achterzijde van een woning en het plaatsen van zonnepanelen aan de voorzijde, Weerdsingel O.Z. 72 BS te Utrecht,  HZ_WABO-23-37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dsingel O.Z. 72 BS te Utrecht</text:p>
            <text:p text:style-name="common-al">HZ_WABO-23-37677</text:p>
            <text:p text:style-name="common-al">Toelichting: het bouwen van een dakuitbouw aan de achterzijde van een woning en het plaatsen van zonnepanelen aan de voorzijde</text:p>
            <text:p text:style-name="common-al">Datum besluit: 28 maart 2024</text:p>
            <text:p text:style-name="common-al">Startdatum bezwaartermijn: 2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5481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5481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5481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uitbouw aan de achterzijde van een woning en het plaatsen van zonnepanelen aan de voorzijde, Weerdsingel O.Z. 72 BS te Utrecht,  HZ_WABO-23-37677</meta:user-defined>
    <meta:user-defined meta:name="DCTERMS.W3CDTF/DCTERMS.available">2024-04-03</meta:user-defined>
    <meta:user-defined meta:name="DCTERMS.W3CDTF/OVERHEIDop.jaargang">2024</meta:user-defined>
    <meta:user-defined meta:name="OVERHEIDop.externeBijlage">ALG - Publiceerbaar-A|exb-2024-13612</meta:user-defined>
    <meta:user-defined meta:name="OVERHEIDop.externeBijlage">Besluit omgevingsvergunning publiceerbaar|exb-2024-13613</meta:user-defined>
    <meta:user-defined meta:name="OVERHEIDop.publicationIssue">145481</meta:user-defined>
    <meta:user-defined meta:name="OVERHEIDop.GmbID/DC.identifier">gmb-2024-145481</meta:user-defined>
    <meta:user-defined meta:name="OVERHEIDop.versieInformatie"/>
  </office:meta>
</office:document-meta>
</file>