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3 woningen, Chateletlaan 13, 19 en 21 te Vleuten,  HZ_WABO-23-413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ateletlaan 13, 19 en 21 te Vleuten</text:p>
            <text:p text:style-name="common-al">HZ_WABO-23-41351</text:p>
            <text:p text:style-name="common-al">Toelichting: het bouwen van 3 woningen</text:p>
            <text:p text:style-name="common-al">Datum besluit: 27 maart 2024</text:p>
            <text:p text:style-name="common-al">Startdatum bezwaartermijn: 2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4975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975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975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3 woningen, Chateletlaan 13, 19 en 21 te Vleuten,  HZ_WABO-23-41351</meta:user-defined>
    <meta:user-defined meta:name="DCTERMS.W3CDTF/DCTERMS.available">2024-04-03</meta:user-defined>
    <meta:user-defined meta:name="DCTERMS.W3CDTF/OVERHEIDop.jaargang">2024</meta:user-defined>
    <meta:user-defined meta:name="OVERHEIDop.externeBijlage">Besluit omgevingsvergunning publiceerbaar|exb-2024-13558</meta:user-defined>
    <meta:user-defined meta:name="OVERHEIDop.publicationIssue">144975</meta:user-defined>
    <meta:user-defined meta:name="OVERHEIDop.GmbID/DC.identifier">gmb-2024-144975</meta:user-defined>
    <meta:user-defined meta:name="OVERHEIDop.versieInformatie"/>
  </office:meta>
</office:document-meta>
</file>