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Burgemeester De Vlugtlaan 149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omzetten van 1 zelfstandige woonruimte in 3 onzelfstandige woonruimten op locatie Burgemeester De Vlugtlaan 149A in Amsterdam</text:p>
            <text:p text:style-name="common-al">Ontvangen op: 15-03-2024</text:p>
            <text:p text:style-name="common-al">Kenmerk gemeente: Z/24/2300683</text:p>
            <text:p text:style-name="common-al"/>
            <text:p text:style-name="common-al">
            <text:span text:style-name="nadrukvet">Aanvraag vergunning voor het verhuren van kamers aan Burgemeester De Vlugtlaan 149A in Amsterdam</text:span>
          </text:p>
            <text:p text:style-name="common-al">De gemeente Amsterdam ontving een aanvraag voor een omzettingsvergunning voor kamerverhuur. De vergunning is aangevraagd voor het verhuren van kamers aan Burgemeester De Vlugtlaan 149A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15-03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4799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799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799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00683</meta:user-defined>
    <meta:user-defined meta:name="DCTERMS.abstract">Aanvraag voor het omzetten van zelfstandige naar onzelfstandige woonruimte op adres Burgemeester De Vlugtlaan 149A</meta:user-defined>
    <dc:language>nl</dc:language>
    <meta:user-defined meta:name="OVERHEIDop.locatietype/OVERHEIDop.gebiedsmarkering">Punt</meta:user-defined>
    <meta:user-defined meta:name="DC.title">Aanvraag omzettingsvergunning Burgemeester De Vlugtlaan 149A in Amsterdam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4799</meta:user-defined>
    <meta:user-defined meta:name="OVERHEIDop.GmbID/DC.identifier">gmb-2024-144799</meta:user-defined>
    <meta:user-defined meta:name="OVERHEIDop.versieInformatie"/>
  </office:meta>
</office:document-meta>
</file>