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lstandsnota Enschede “Bouwen aan identite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tussenkopcur">STADSDEEL NOORD</text:p>
            <text:p text:style-name="tussenkopcur">WIJZIGING 133 WELSTANDSNOTA: BEELDKWALITEITPLAN “WONING EN SCHUUR LANDGOED ’T SLÖTTELMÖS”</text:p>
            <text:p text:style-name="al"/>
            <text:p text:style-name="al">In zijn vergadering van 25 maart 2024 heeft de gemeenteraad het beeldkwaliteitplan Woning en schuur landgoed ’t Slöttelmös” als Wijziging 133 van de Welstandsnota vastgesteld.</text:p>
            <text:p text:style-name="al">Wijziging 133 van de Welstandsnota heeft betrekking op het perceel Weerseloseweg 352 te Enschede met inbegrip van het bijbehorende landgoed. Om de beoogde ontwikkeling tot realisatie van een reguliere woning ter plaatse van een bestaande recreatiewoning mogelijk te maken is (naast een bestemmingsplan) er een beeldkwaliteitsplan opgesteld. Met een beeldkwaliteitsplan kan meer specifiek gestuurd worden op het gewenste eindbeeld. </text:p>
            <text:p text:style-name="al">Wijziging 133 van de Welstandsnota beoogt daarom het beeldkwaliteitplan “Woning en schuur Landgoed ’t Slöttelmös” in de plaats te laten treden van de voor deze locatie geldende welstandsidentiteit(en).</text:p>
            <text:p text:style-name="al"/>
            <text:p text:style-name="tussenkopcur">Inzien Wijziging 133 Welstandsnota en beeldkwaliteitplan</text:p>
            <text:p text:style-name="al">Het besluit tot vaststelling van Wijziging 133 van de Welstandsnota en het beeldkwaliteitplan “Woning en schuur Landgoed ’t Slöttelmös met de daarbij behorende stukken ligt met ingang van 4 april 2024 zes weken voor een ieder ter inzage.</text:p>
            <text:p text:style-name="al">Wilt u het besluit tot vaststelling van Wijziging 133 Welstandsnota met het beeldkwaliteitplan inzien? Dan verzoeken wij u een mail met ‘Wijziging 133 Welstandsnota’ te sturen naar <text:a xlink:href="mailto:vergunning@enschede.nl" xlink:type="simple">vergunning@enschede.nl</text:a>. U ontvangt dan van ons een pdf-versie van het gevraagde wijzigingsplan. </text:p>
            <text:p text:style-name="al"/>
            <text:p text:style-name="tussenkopcur">Heeft u vragen of wilt u een nadere toelichting?</text:p>
            <text:p text:style-name="al">Wilt u vragen stellen over het besluit tot vaststelling van Wijziging 133 Welstandsnota of een nadere toelichting ontvangen? Dan kunt u een email sturen aan <text:a xlink:href="mailto:vergunning@enschede.nl" xlink:type="simple">vergunning@enschede.nl</text:a>. Wij verzoeken u in de mail ‘Wijziging 133 Welstandsnota’, uw naam en telefoonnummer te vermelden. </text:p>
            <text:p text:style-name="al">Tegen het besluit tot vaststelling van Wijziging 133 van de Welstandsnota en het beeldkwaliteitplan “Woning en schuur Landgoed ’t Slöttelmös” staat geen mogelijkheid tot bezwaar of beroep op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144310</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4310</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4310</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21/xml/MC-DRP-PlanOverig-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DC.source">N.v.t.</meta:user-defined>
    <meta:user-defined meta:name="DCTERMS.alternative">Welstandsnota Enschede “Bouwen aan identiteit”</meta:user-defined>
    <dc:language>nl</dc:language>
    <meta:user-defined meta:name="OVERHEIDop.locatietype/OVERHEIDop.gebiedsmarkering">Adres</meta:user-defined>
    <meta:user-defined meta:name="DC.title">Welstandsnota Enschede “Bouwen aan identiteit”</meta:user-defined>
    <meta:user-defined meta:name="DCTERMS.W3CDTF/DCTERMS.available">2024-04-03</meta:user-defined>
    <meta:user-defined meta:name="DCTERMS.W3CDTF/OVERHEIDop.jaargang">2024</meta:user-defined>
    <meta:user-defined meta:name="OVERHEIDop.publicationIssue">144310</meta:user-defined>
    <meta:user-defined meta:name="OVERHEIDop.GmbID/DC.identifier">gmb-2024-144310</meta:user-defined>
    <meta:user-defined meta:name="OVERHEIDop.versieInformatie"/>
  </office:meta>
</office:document-meta>
</file>