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uinhuis op volkstuinencomplex Park Groenewoud, Groenewoudsedijk 60, 3528BK Utrecht, GU-Z2024-00020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woudsedijk 60, 3528BK Utrecht</text:p>
            <text:p text:style-name="common-al">GU-Z2024-0002074</text:p>
            <text:p text:style-name="common-al">Toelichting: het bouwen van een tuinhuis op volkstuinencomplex Park Groenewoud</text:p>
            <text:p text:style-name="common-al">Datum besluit: 22 maart 2024</text:p>
            <text:p text:style-name="common-al">Startdatum bezwaartermijn: 10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4034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034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034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2074</meta:user-defined>
    <meta:user-defined meta:name="DCTERMS.abstract">Verleende Omgevingsvergunning, het bouwen van een tuinhuis op volkstuinencomplex Park Groenewoud, Groenewoudsedijk 60, 3528BK Utrecht, GU-Z2024-0002074</meta:user-defined>
    <dc:language>nl</dc:language>
    <meta:user-defined meta:name="OVERHEIDop.locatietype/OVERHEIDop.gebiedsmarkering">Vlak</meta:user-defined>
    <meta:user-defined meta:name="DC.title">Verleende Omgevingsvergunning, het bouwen van een tuinhuis op volkstuinencomplex Park Groenewoud, Groenewoudsedijk 60, 3528BK Utrecht, GU-Z2024-0002074</meta:user-defined>
    <meta:user-defined meta:name="OVERHEIDop.datumEindeReactietermijn">2024-05-10</meta:user-defined>
    <meta:user-defined meta:name="OVERHEIDop.terinzageleggingBG">https://jeleefomgeving.nl/inzien/002220647/5ae9ca1c-ed09-11ee-a331-0050560122a3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4034</meta:user-defined>
    <meta:user-defined meta:name="OVERHEIDop.GmbID/DC.identifier">gmb-2024-144034</meta:user-defined>
    <meta:user-defined meta:name="OVERHEIDop.versieInformatie"/>
  </office:meta>
</office:document-meta>
</file>