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8 maart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8 maart 2024 is een melding ontvangen waarvoor geen vergunningsplicht geldt voor de locatie Kerkebosdreef 2, 5109TP 's Gravenmoer. De melding is geregistreerd onder zaaknummer Z2024-00000422. De melding betreft:</text:p>
            <text:p text:style-name="common-al">-  aandacht aan het Paasfeest. een activiteit te organiseren 31-3-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143934</text:span><text:line-break/><text:date style:data-style-name="dag" text:fixed="true" text:date-value="2024-04-03"/><text:line-break/><text:date style:data-style-name="jaar" text:fixed="true" text:date-value="2024-04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3934</text:span><text:date style:data-style-name="nicedate" text:fixed="true" text:date-value="2024-04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3934</text:span><text:date style:data-style-name="nicedate" text:fixed="true" text:date-value="2024-04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32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4-00000422</meta:user-defined>
    <meta:user-defined meta:name="DCTERMS.abstract">Kerkebosdreef 2, 5109TP 's Gravenmoer</meta:user-defined>
    <dc:language>nl</dc:language>
    <meta:user-defined meta:name="OVERHEIDop.locatietype/OVERHEIDop.gebiedsmarkering">Punt</meta:user-defined>
    <meta:user-defined meta:name="DC.title">Ontvangst melding, : 28 maart 2024</meta:user-defined>
    <meta:user-defined meta:name="DCTERMS.W3CDTF/DCTERMS.available">2024-04-03</meta:user-defined>
    <meta:user-defined meta:name="DCTERMS.W3CDTF/OVERHEIDop.jaargang">2024</meta:user-defined>
    <meta:user-defined meta:name="OVERHEIDop.publicationIssue">143934</meta:user-defined>
    <meta:user-defined meta:name="OVERHEIDop.GmbID/DC.identifier">gmb-2024-143934</meta:user-defined>
    <meta:user-defined meta:name="OVERHEIDop.versieInformatie"/>
  </office:meta>
</office:document-meta>
</file>