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brandveilig gebruik</text:p>
      <text:section text:name="regeling_id1-3-2" text:style-name="regeling">
        <text:section text:name="aanhef_id1-3-2-1" text:style-name="aanhef"/>
        <text:section text:name="regeling-tekst_id1-3-2-2" text:style-name="regeling-tekst"/>
        <text:section text:name="regeling-sluiting_id1-3-2-3" text:style-name="regeling-sluiting">
          <text:section text:name="slotformulering_id1-3-2-3-1" text:style-name="slotformulering">
            <text:p text:style-name="al">
            <text:span text:style-name="nadrukvet">Kennisgeving aanvraag brandveilig gebruik</text:span>
          </text:p>
            <text:p text:style-name="al">Het college van burgemeester en wethouders van gemeente Noordenveld maakt bekend dat de volgende aanvraag brandveilig gebruik is ingetrokken:</text:p>
            <text:p text:style-name="al">Het project “wonen-dagbesteding-logeerlocatie voor mensen met een (meervoudige) beperking” op de locatie. Norgerweg 33 te Roderesch. </text:p>
            <text:p text:style-name="al">Gezien het opgegeven aantal personen per gebruiksfunctie is nu ook geen gebruiksmelding nodig.</text:p>
            <text:p text:style-name="al">Hier kunnen geen zienswijzen worden ingediend of beroep aangetekend. 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143318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31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31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1/xml/MC-DRP-OverigeBvAS-Web-CB.xml</meta:user-defined>
    <meta:user-defined meta:name="OVERHEID.Gemeente/DC.creator">Noordenvel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Economie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Kennisgeving aanvraag brandveilig gebruik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3318</meta:user-defined>
    <meta:user-defined meta:name="OVERHEIDop.GmbID/DC.identifier">gmb-2024-143318</meta:user-defined>
    <meta:user-defined meta:name="OVERHEIDop.versieInformatie"/>
  </office:meta>
</office:document-meta>
</file>