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op de woning, De Milan Viscontilaan 7 te De Meern,  HZ_WABO-23-330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7 te De Meern</text:p>
            <text:p text:style-name="common-al">HZ_WABO-23-33067</text:p>
            <text:p text:style-name="common-al">Toelichting: het bouwen van een derde bouwlaag op de woning</text:p>
            <text:p text:style-name="common-al">Datum besluit: 28 december 2023</text:p>
            <text:p text:style-name="common-al">Startdatum bezwaartermijn: 30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53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53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253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 op de woning, De Milan Viscontilaan 7 te De Meern,  HZ_WABO-23-33067</meta:user-defined>
    <meta:user-defined meta:name="DCTERMS.W3CDTF/DCTERMS.available">2024-01-08</meta:user-defined>
    <meta:user-defined meta:name="DCTERMS.W3CDTF/OVERHEIDop.jaargang">2024</meta:user-defined>
    <meta:user-defined meta:name="OVERHEIDop.externeBijlage">ALG - Publiceerbaar-A|exb-2024-1000</meta:user-defined>
    <meta:user-defined meta:name="OVERHEIDop.externeBijlage">Besluit omgevingsvergunning publiceerbaar|exb-2024-1001</meta:user-defined>
    <meta:user-defined meta:name="OVERHEIDop.publicationIssue">14253</meta:user-defined>
    <meta:user-defined meta:name="OVERHEIDop.GmbID/DC.identifier">gmb-2024-14253</meta:user-defined>
    <meta:user-defined meta:name="OVERHEIDop.versieInformatie"/>
  </office:meta>
</office:document-meta>
</file>