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Busch 2, 1562 HH Krommenie - het bouwen van een voliè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622 - het bouwen van een volière -  - op de locatie Busch 2, 1562 HH Krommenie</text:p>
            <text:p text:style-name="common-al">Aanvraag ontvangen: 12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41109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109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109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622</meta:user-defined>
    <dc:language>nl</dc:language>
    <meta:user-defined meta:name="OVERHEIDop.locatietype/OVERHEIDop.gebiedsmarkering">Punt</meta:user-defined>
    <meta:user-defined meta:name="DC.title">Aanvraag omgevingsvergunning - Busch 2, 1562 HH Krommenie - het bouwen van een volière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1109</meta:user-defined>
    <meta:user-defined meta:name="OVERHEIDop.GmbID/DC.identifier">gmb-2024-141109</meta:user-defined>
    <meta:user-defined meta:name="OVERHEIDop.versieInformatie"/>
  </office:meta>
</office:document-meta>
</file>